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pitch="variable"/>
    <style:font-face style:name="Calibri1" svg:font-family="Calibri" style:font-family-generic="roman" style:font-pitch="variable"/>
    <style:font-face style:name="Cambria" svg:font-family="Cambria" style:font-family-generic="roman" style:font-pitch="variable"/>
    <style:font-face style:name="Courier New" svg:font-family="'Courier New'" style:font-pitch="variable"/>
    <style:font-face style:name="Liberation Serif" svg:font-family="'Liberation Serif'" style:font-family-generic="roman" style:font-pitch="variable"/>
    <style:font-face style:name="Microsoft YaHei" svg:font-family="'Microsoft YaHei'" style:font-pitch="variable"/>
    <style:font-face style:name="NSimSun" svg:font-family="NSimSun" style:font-family-generic="system" style:font-pitch="variable"/>
    <style:font-face style:name="SimSun" svg:font-family="SimSun" style:font-pitch="variable"/>
    <style:font-face style:name="Tahoma" svg:font-family="Tahoma" style:font-pitch="variable"/>
    <style:font-face style:name="Tahoma1" svg:font-family="Tahoma" style:font-family-generic="roman" style:font-pitch="variable"/>
    <style:font-face style:name="Times New Roman" svg:font-family="'Times New Roman'" style:font-family-generic="roman" style:font-pitch="variable"/>
  </office:font-face-decls>
  <office:automatic-styles>
    <style:style style:name="P1" style:family="paragraph" style:parent-style-name="Heading_20_1" style:list-style-name="">
      <style:paragraph-properties fo:margin-left="0cm" fo:margin-right="0cm" fo:margin-top="0.847cm" fo:margin-bottom="0cm" style:contextual-spacing="false" fo:text-indent="0cm" style:auto-text-indent="false"/>
    </style:style>
    <style:style style:name="P2" style:family="paragraph" style:parent-style-name="Standard">
      <style:paragraph-properties>
        <style:tab-stops>
          <style:tab-stop style:position="3.422cm"/>
        </style:tab-stops>
      </style:paragraph-properties>
    </style:style>
    <style:style style:name="P3" style:family="paragraph" style:parent-style-name="Standard">
      <style:text-properties officeooo:paragraph-rsid="0017a97e"/>
    </style:style>
    <style:style style:name="P4" style:family="paragraph" style:parent-style-name="Standard">
      <style:text-properties fo:background-color="#ffffff"/>
    </style:style>
    <style:style style:name="P5" style:family="paragraph" style:parent-style-name="Standard">
      <style:text-properties fo:background-color="transparent"/>
    </style:style>
    <style:style style:name="P6" style:family="paragraph" style:parent-style-name="Standard">
      <style:text-properties fo:font-weight="bold" style:font-weight-asian="bold" style:font-weight-complex="bold"/>
    </style:style>
    <style:style style:name="P7" style:family="paragraph" style:parent-style-name="Standard">
      <style:text-properties officeooo:paragraph-rsid="00127967"/>
    </style:style>
    <style:style style:name="P8" style:family="paragraph" style:parent-style-name="Standard">
      <style:text-properties officeooo:paragraph-rsid="00144c72"/>
    </style:style>
    <style:style style:name="P9" style:family="paragraph" style:parent-style-name="Standard">
      <style:text-properties officeooo:paragraph-rsid="0019ea65"/>
    </style:style>
    <style:style style:name="P10" style:family="paragraph" style:parent-style-name="Standard">
      <style:text-properties officeooo:rsid="00127967" officeooo:paragraph-rsid="00127967" style:font-name-asian="Calibri1" style:font-name-complex="Calibri1"/>
    </style:style>
    <style:style style:name="P11" style:family="paragraph" style:parent-style-name="Standard">
      <style:text-properties officeooo:rsid="0017a97e" officeooo:paragraph-rsid="0017a97e" style:font-name-asian="Calibri1" style:font-name-complex="Calibri1"/>
    </style:style>
    <style:style style:name="P12" style:family="paragraph" style:parent-style-name="Standard">
      <style:paragraph-properties fo:margin-top="0cm" fo:margin-bottom="0.353cm" style:contextual-spacing="false">
        <style:tab-stops>
          <style:tab-stop style:position="11.024cm"/>
        </style:tab-stops>
      </style:paragraph-properties>
    </style:style>
    <style:style style:name="P13" style:family="paragraph" style:parent-style-name="Standard">
      <style:paragraph-properties fo:margin-top="0cm" fo:margin-bottom="0.353cm" style:contextual-spacing="false">
        <style:tab-stops>
          <style:tab-stop style:position="11.024cm"/>
        </style:tab-stops>
      </style:paragraph-properties>
      <style:text-properties officeooo:paragraph-rsid="001e67e0"/>
    </style:style>
    <style:style style:name="P14" style:family="paragraph" style:parent-style-name="Standard">
      <style:paragraph-properties fo:margin-top="0cm" fo:margin-bottom="0.353cm" style:contextual-spacing="false">
        <style:tab-stops>
          <style:tab-stop style:position="11.024cm"/>
        </style:tab-stops>
      </style:paragraph-properties>
      <style:text-properties fo:font-size="14pt" fo:language="en" fo:country="US" fo:font-weight="bold" style:font-size-asian="14pt" style:font-weight-asian="bold" style:font-size-complex="14pt"/>
    </style:style>
    <style:style style:name="P15" style:family="paragraph" style:parent-style-name="No_20_Spacing">
      <style:paragraph-properties>
        <style:tab-stops>
          <style:tab-stop style:position="5.265cm"/>
        </style:tab-stops>
      </style:paragraph-properties>
      <style:text-properties fo:language="en" fo:country="US" officeooo:paragraph-rsid="00227db9"/>
    </style:style>
    <style:style style:name="P16" style:family="paragraph" style:parent-style-name="No_20_Spacing">
      <style:paragraph-properties>
        <style:tab-stops>
          <style:tab-stop style:position="5.265cm"/>
        </style:tab-stops>
      </style:paragraph-properties>
      <style:text-properties fo:language="en" fo:country="US" officeooo:paragraph-rsid="00248867"/>
    </style:style>
    <style:style style:name="P17" style:family="paragraph" style:parent-style-name="No_20_Spacing">
      <style:paragraph-properties>
        <style:tab-stops>
          <style:tab-stop style:position="5.265cm"/>
        </style:tab-stops>
      </style:paragraph-properties>
      <style:text-properties fo:language="en" fo:country="US" officeooo:paragraph-rsid="002141dc"/>
    </style:style>
    <style:style style:name="P18" style:family="paragraph" style:parent-style-name="No_20_Spacing">
      <style:paragraph-properties>
        <style:tab-stops>
          <style:tab-stop style:position="5.265cm"/>
        </style:tab-stops>
      </style:paragraph-properties>
      <style:text-properties fo:language="en" fo:country="US"/>
    </style:style>
    <style:style style:name="P19" style:family="paragraph" style:parent-style-name="No_20_Spacing">
      <style:paragraph-properties>
        <style:tab-stops>
          <style:tab-stop style:position="5.265cm"/>
        </style:tab-stops>
      </style:paragraph-properties>
      <style:text-properties fo:language="en" fo:country="US" officeooo:paragraph-rsid="0022b322"/>
    </style:style>
    <style:style style:name="P20" style:family="paragraph" style:parent-style-name="No_20_Spacing">
      <style:paragraph-properties>
        <style:tab-stops>
          <style:tab-stop style:position="5.265cm"/>
        </style:tab-stops>
      </style:paragraph-properties>
      <style:text-properties fo:language="en" fo:country="US" officeooo:rsid="0004025e" officeooo:paragraph-rsid="0004025e"/>
    </style:style>
    <style:style style:name="P21" style:family="paragraph" style:parent-style-name="No_20_Spacing">
      <style:paragraph-properties>
        <style:tab-stops>
          <style:tab-stop style:position="5.265cm"/>
        </style:tab-stops>
      </style:paragraph-properties>
      <style:text-properties fo:language="en" fo:country="US" officeooo:paragraph-rsid="001a88fb"/>
    </style:style>
    <style:style style:name="P22" style:family="paragraph" style:parent-style-name="No_20_Spacing">
      <style:paragraph-properties>
        <style:tab-stops>
          <style:tab-stop style:position="5.265cm"/>
        </style:tab-stops>
      </style:paragraph-properties>
    </style:style>
    <style:style style:name="T1" style:family="text">
      <style:text-properties officeooo:rsid="0015b5d3"/>
    </style:style>
    <style:style style:name="T2" style:family="text">
      <style:text-properties officeooo:rsid="00193cc3"/>
    </style:style>
    <style:style style:name="T3" style:family="text">
      <style:text-properties officeooo:rsid="00196ed7"/>
    </style:style>
    <style:style style:name="T4" style:family="text">
      <style:text-properties fo:font-weight="bold" style:font-weight-asian="bold"/>
    </style:style>
    <style:style style:name="T5" style:family="text">
      <style:text-properties fo:font-weight="bold" officeooo:rsid="0017a97e" style:font-weight-asian="bold"/>
    </style:style>
    <style:style style:name="T6" style:family="text">
      <style:text-properties fo:font-weight="bold" style:font-weight-asian="bold" style:font-weight-complex="bold"/>
    </style:style>
    <style:style style:name="T7" style:family="text">
      <style:text-properties officeooo:rsid="0010d035"/>
    </style:style>
    <style:style style:name="T8" style:family="text">
      <style:text-properties officeooo:rsid="0017a97e"/>
    </style:style>
    <style:style style:name="T9" style:family="text">
      <style:text-properties style:font-name-asian="Calibri1" style:font-name-complex="Calibri1"/>
    </style:style>
    <style:style style:name="T10" style:family="text">
      <style:text-properties fo:color="#000000" loext:opacity="100%"/>
    </style:style>
    <style:style style:name="T11" style:family="text">
      <style:text-properties fo:color="#000000" loext:opacity="100%" officeooo:rsid="0017a97e"/>
    </style:style>
    <style:style style:name="T12" style:family="text">
      <style:text-properties fo:color="#000000" loext:opacity="100%" officeooo:rsid="0010d035"/>
    </style:style>
    <style:style style:name="T13" style:family="text">
      <style:text-properties fo:color="#c9211e" loext:opacity="100%"/>
    </style:style>
    <style:style style:name="T14" style:family="text">
      <style:text-properties style:use-window-font-color="true" loext:opacity="0%"/>
    </style:style>
    <style:style style:name="T15" style:family="text">
      <style:text-properties style:use-window-font-color="true" loext:opacity="0%" officeooo:rsid="0010d035"/>
    </style:style>
    <style:style style:name="T16" style:family="text">
      <style:text-properties style:use-window-font-color="true" loext:opacity="0%" officeooo:rsid="0017a97e"/>
    </style:style>
    <style:style style:name="T17" style:family="text">
      <style:text-properties officeooo:rsid="00191f17"/>
    </style:style>
    <style:style style:name="T18" style:family="text">
      <style:text-properties officeooo:rsid="0017a97e" style:font-name-asian="Calibri1" style:font-name-complex="Calibri1"/>
    </style:style>
    <style:style style:name="T19" style:family="text">
      <style:text-properties officeooo:rsid="00191f17" style:font-name-asian="Calibri1" style:font-name-complex="Calibri1"/>
    </style:style>
    <style:style style:name="T20" style:family="text">
      <style:text-properties officeooo:rsid="0019ea65"/>
    </style:style>
    <style:style style:name="T21" style:family="text">
      <style:text-properties officeooo:rsid="001cf07c"/>
    </style:style>
    <style:style style:name="T22" style:family="text">
      <style:text-properties officeooo:rsid="001e67e0"/>
    </style:style>
    <style:style style:name="T23" style:family="text">
      <style:text-properties officeooo:rsid="00248867"/>
    </style:style>
    <style:style style:name="T24" style:family="text">
      <style:text-properties officeooo:rsid="00127967"/>
    </style:style>
    <style:style style:name="T25" style:family="text">
      <style:text-properties fo:font-size="14pt" fo:font-weight="bold" style:font-size-asian="14pt" style:font-weight-asian="bold" style:font-size-complex="14pt" style:font-weight-complex="bold"/>
    </style:style>
    <style:style style:name="T26" style:family="text">
      <style:text-properties fo:font-size="14pt" fo:font-weight="bold" officeooo:rsid="0019ea65" style:font-size-asian="14pt" style:font-weight-asian="bold" style:font-size-complex="14pt" style:font-weight-complex="bold"/>
    </style:style>
    <style:style style:name="T27" style:family="text">
      <style:text-properties fo:font-size="11pt" officeooo:rsid="001ba69c" style:font-size-asian="11pt" style:font-size-complex="11pt"/>
    </style:style>
    <style:style style:name="T28" style:family="text">
      <style:text-properties fo:font-size="11pt" style:font-size-asian="11pt" style:font-size-complex="11pt"/>
    </style:style>
    <style:style style:name="T29" style:family="text">
      <style:text-properties fo:font-size="11pt" officeooo:rsid="0019ea65" style:font-size-asian="11pt" style:font-size-complex="11pt"/>
    </style:style>
    <style:style style:name="T30" style:family="text">
      <style:text-properties fo:font-size="11pt" officeooo:rsid="001f9f31" style:font-size-asian="11pt" style:font-size-complex="11pt"/>
    </style:style>
    <style:style style:name="T31" style:family="text">
      <style:text-properties fo:font-size="11pt" officeooo:rsid="001e67e0" style:font-size-asian="11pt" style:font-size-complex="11pt"/>
    </style:style>
    <style:style style:name="T32" style:family="text">
      <style:text-properties fo:font-size="11pt" officeooo:rsid="00189077" style:font-size-asian="11pt" style:font-size-complex="11pt"/>
    </style:style>
    <style:style style:name="T33" style:family="text">
      <style:text-properties fo:font-size="11pt" officeooo:rsid="0021f22c" style:font-size-asian="11pt" style:font-size-complex="11pt"/>
    </style:style>
    <style:style style:name="T34" style:family="text">
      <style:text-properties fo:font-size="11pt" fo:language="en" fo:country="US" style:font-size-asian="11pt" style:font-size-complex="11pt"/>
    </style:style>
    <style:style style:name="T35" style:family="text">
      <style:text-properties fo:color="#000000" loext:opacity="100%" fo:font-size="11pt" fo:language="en" fo:country="US" style:font-size-asian="11pt" style:font-size-complex="11pt"/>
    </style:style>
    <style:style style:name="T36" style:family="text">
      <style:text-properties fo:color="#000000" loext:opacity="100%" fo:font-size="11pt" fo:language="en" fo:country="US" officeooo:rsid="001903ef" style:font-size-asian="11pt" style:font-size-complex="11pt"/>
    </style:style>
    <style:style style:name="T37" style:family="text">
      <style:text-properties fo:color="#000000" loext:opacity="100%" fo:font-size="11pt" fo:language="en" fo:country="US" officeooo:rsid="001e67e0" style:font-size-asian="11pt" style:font-size-complex="11pt"/>
    </style:style>
    <style:style style:name="T38" style:family="text">
      <style:text-properties fo:font-size="11pt" fo:language="en" fo:country="US" officeooo:rsid="001e67e0" style:font-size-asian="11pt" style:font-size-complex="11pt"/>
    </style:style>
    <style:style style:name="T39" style:family="text">
      <style:text-properties fo:font-size="11pt" fo:language="en" fo:country="US" officeooo:rsid="001903ef" style:font-size-asian="11pt" style:font-size-complex="11pt"/>
    </style:style>
    <style:style style:name="T40" style:family="text">
      <style:text-properties officeooo:rsid="00250231"/>
    </style:style>
    <style:style style:name="T41" style:family="text">
      <style:text-properties officeooo:rsid="002141dc"/>
    </style:style>
    <style:style style:name="T42" style:family="text">
      <style:text-properties officeooo:rsid="00227db9"/>
    </style:style>
    <style:style style:name="T43" style:family="text">
      <style:text-properties officeooo:rsid="001a88fb"/>
    </style:style>
    <style:style style:name="T44" style:family="text">
      <style:text-properties officeooo:rsid="001be82d"/>
    </style:style>
    <style:style style:name="T45" style:family="text">
      <style:text-properties officeooo:rsid="0022b322"/>
    </style:style>
    <style:style style:name="T46" style:family="text">
      <style:text-properties officeooo:rsid="0004025e"/>
    </style:style>
    <style:style style:name="T47" style:family="text">
      <style:text-properties fo:language="en" fo:country="US"/>
    </style:style>
    <style:style style:name="T48" style:family="text">
      <style:text-properties fo:language="en" fo:country="US" officeooo:rsid="001be82d"/>
    </style:style>
    <style:style style:name="T49" style:family="text">
      <style:text-properties fo:language="en" fo:country="US" officeooo:rsid="00248867"/>
    </style:style>
    <style:style style:name="T50" style:family="text">
      <style:text-properties officeooo:rsid="0026e1b1"/>
    </style:style>
    <style:style style:name="T51" style:family="text">
      <style:text-properties style:font-name="Times New Roman" fo:font-size="12pt" fo:language="en" fo:country="US" style:font-size-asian="12pt" style:font-name-complex="Times New Roman" style:font-size-complex="12pt"/>
    </style:style>
    <style:style style:name="T52" style:family="text">
      <style:text-properties style:font-name="Times New Roman" fo:font-size="12pt" fo:language="en" fo:country="US" fo:font-weight="normal" style:font-size-asian="12pt" style:font-weight-asian="normal" style:font-name-complex="Times New Roman" style:font-size-complex="12pt" style:font-weight-complex="normal"/>
    </style:style>
    <style:style style:name="T53" style:family="text">
      <style:text-properties style:font-name="Times New Roman" fo:language="en" fo:country="US" fo:font-weight="normal" style:font-weight-asian="normal" style:font-name-complex="Times New Roman" style:font-weight-complex="normal"/>
    </style:style>
    <style:style style:name="T54" style:family="text">
      <style:text-properties style:font-name="Times New Roman" fo:language="en" fo:country="US" fo:font-weight="normal" officeooo:rsid="002141dc" style:font-weight-asian="normal" style:font-name-complex="Times New Roman" style:font-weight-complex="normal"/>
    </style:style>
    <style:style style:name="T55" style:family="text">
      <style:text-properties style:font-name="Times New Roman" fo:language="en" fo:country="US" fo:font-weight="normal" officeooo:rsid="0004025e" style:font-weight-asian="normal" style:font-name-complex="Times New Roman"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Financieel Jaarverslag <text:s/>202<text:span text:style-name="T1">5</text:span></text:h>
      <text:h text:style-name="P1" text:outline-level="1">Stichting Vrijwillig Bosbeheer Noord-Nederland</text:h>
      <text:p text:style-name="Standard"><text:span text:style-name="T2">Vastgesteld in de Jaarvergadering SVBNN, </text:span><text:span text:style-name="T3">Eelde</text:span><text:span text:style-name="T2">, 24-06-2026</text:span></text:p>
      <text:p text:style-name="Standard"/>
      <text:p text:style-name="P2"><text:span text:style-name="T4">Deel 1 Balans</text:span><text:tab/><text:tab/><text:tab/><text:span text:style-name="T4">1-1-202</text:span><text:span text:style-name="T5">5</text:span><text:tab/><text:tab/><text:tab/>3<text:span text:style-name="T4">1-12-202</text:span><text:span text:style-name="T5">5</text:span></text:p>
      <text:p text:style-name="P3"><text:span text:style-name="T6">A</text:span> <text:s/>ING Zakelijk<text:tab/><text:tab/><text:tab/><text:span text:style-name="T7">20.801,77</text:span><text:tab/><text:tab/><text:tab/><text:span text:style-name="T8">8.979,59</text:span></text:p>
      <text:p text:style-name="P4"><text:span text:style-name="T6">B </text:span><text:s/>Bezittingen</text:p>
      <text:p text:style-name="P5"><text:span text:style-name="T9"><text:s text:c="3"/></text:span>Bosje Esakkers<text:span text:style-name="T10"> S671, S679<text:tab/> 6.</text:span><text:span text:style-name="T11">1</text:span><text:span text:style-name="T10">00,--<text:tab/><text:tab/><text:tab/> <text:s/>6.</text:span><text:span text:style-name="T11">2</text:span><text:span text:style-name="T10">00,-</text:span></text:p>
      <text:p text:style-name="Standard"><text:span text:style-name="T9"><text:s text:c="3"/></text:span>Bosje Kogelbergveen T837<text:tab/><text:span text:style-name="T10">21.</text:span><text:span text:style-name="T11">3</text:span><text:span text:style-name="T10">00,-<text:tab/><text:tab/><text:tab/>21.</text:span><text:span text:style-name="T11">4</text:span><text:span text:style-name="T10">00,-</text:span></text:p>
      <text:p text:style-name="Standard"><text:span text:style-name="T9"><text:s text:c="3"/></text:span>Totaal waarde bosjes:<text:tab/><text:tab/><text:span text:style-name="T10">27.</text:span><text:span text:style-name="T11">4</text:span><text:span text:style-name="T10">00,-<text:tab/><text:tab/><text:tab/>27.</text:span><text:span text:style-name="T11">6</text:span><text:span text:style-name="T10">00,-</text:span></text:p>
      <text:p text:style-name="Standard"><text:span text:style-name="T9"><text:s text:c="4"/></text:span>A + B <text:s/>ING, bezit bosjes:<text:tab/><text:span text:style-name="T8">48.201,77</text:span><text:tab/><text:tab/><text:tab/><text:span text:style-name="T8">36.579,59</text:span></text:p>
      <text:p text:style-name="P6">C <text:s/>Schulden<text:span text:style-name="T9"/></text:p>
      <text:p text:style-name="Standard"><text:span text:style-name="T9"><text:s text:c="3"/>A</text:span>an H.E. van der Lans<text:tab/><text:tab/>13.<text:span text:style-name="T7">687,00</text:span><text:tab/><text:tab/><text:tab/><text:span text:style-name="T10">13.687,</text:span><text:span text:style-name="T12">00</text:span></text:p>
      <text:p text:style-name="Standard"><text:span text:style-name="T9"><text:s text:c="3"/>A</text:span>an M.M. Spermon<text:tab/><text:tab/> 9.<text:span text:style-name="T7">979,00</text:span><text:tab/><text:tab/><text:tab/><text:span text:style-name="T13"> </text:span><text:span text:style-name="T10"><text:s/>9.979,</text:span><text:span text:style-name="T12">00</text:span></text:p>
      <text:p text:style-name="Standard"><text:tab/>Totaal schulden:<text:tab/><text:span text:style-name="T14">23.</text:span><text:span text:style-name="T15">666,00</text:span><text:tab/><text:tab/><text:tab/><text:span text:style-name="T10">23.666,</text:span><text:span text:style-name="T12">00</text:span></text:p>
      <text:p text:style-name="P6">D..Positie<text:span text:style-name="T9"/></text:p>
      <text:p text:style-name="P7">A+B–C= <text:tab/><text:tab/><text:tab/><text:span text:style-name="T8">24.535,77</text:span><text:tab/><text:tab/><text:tab/><text:span text:style-name="T3">12.913,59</text:span></text:p>
      <text:p text:style-name="Standard"/>
      <text:p text:style-name="Standard"><text:span text:style-name="T4">Deel 2<text:tab/></text:span><text:tab/><text:tab/><text:tab/><text:tab/><text:span text:style-name="T4">Uitgaven<text:tab/><text:tab/><text:tab/><text:tab/>Inkomsten</text:span></text:p>
      <text:p text:style-name="Standard">Kosten betalingsverkeer ING<text:tab/><text:tab/> <text:s text:c="4"/><text:span text:style-name="T14">12</text:span><text:span text:style-name="T16">9,33</text:span><text:span text:style-name="T14"><text:tab/></text:span><text:tab/>Oranjefonds<text:tab/> <text:s text:c="6"/><text:span text:style-name="T17">350,00</text:span></text:p>
      <text:p text:style-name="P8"><text:span text:style-name="T9">Noordelijk Belastingkantoor<text:tab/><text:tab/> <text:s text:c="7"/></text:span><text:span text:style-name="T18">32,62</text:span><text:span text:style-name="T9"><text:tab/>Donatie St. DOB TREE<text:tab/> <text:s text:c="3"/></text:span><text:span text:style-name="T19">7.500,00</text:span></text:p>
      <text:p text:style-name="P9"><text:span text:style-name="T18">Notariaal Zuid-Laren, aankoop Pingo <text:tab/>25.560,10</text:span><text:span text:style-name="T9"><text:tab/></text:span><text:span text:style-name="T19">Giften donateurs, 15x <text:s text:c="5"/>17.850,00</text:span></text:p>
      <text:p text:style-name="P10"><text:span text:style-name="T8">Bijenproject,</text:span><text:span text:style-name="T20"> werkdagen, </text:span><text:span text:style-name="T21">apparatuur</text:span><text:tab/> <text:s text:c="5"/><text:span text:style-name="T21">456,88</text:span><text:span text:style-name="T8"><text:tab/></text:span><text:span text:style-name="T17">Cultuurfonds, apparatuur <text:s text:c="2"/>2000,00</text:span></text:p>
      <text:p text:style-name="P11">Cooperatie Beest en W<text:span text:style-name="T21">o</text:span>ld, <text:span text:style-name="T22">certificaten</text:span><text:tab/>15.000,00</text:p>
      <text:p text:style-name="P10"><text:span text:style-name="T8">Verba Communicatie, </text:span><text:span text:style-name="T23">website SVBNN</text:span><text:tab/> <text:s text:c="7"/><text:span text:style-name="T8">90,75</text:span></text:p>
      <text:p text:style-name="P12"><text:span text:style-name="T6">Totaal</text:span> <text:s text:c="62"/><text:span text:style-name="T17">41.</text:span><text:span text:style-name="T20">269,68</text:span><text:span text:style-name="T24"><text:tab/><text:tab/><text:tab/> <text:s text:c="3"/></text:span><text:span text:style-name="T17">27.700,00</text:span></text:p>
      <text:p text:style-name="P12"><text:soft-page-break/><text:span text:style-name="T25">Toelichting op het Financieel Jaarverslag 202</text:span><text:span text:style-name="T26">5</text:span></text:p>
      <text:p text:style-name="P13"><text:span text:style-name="T27">De Stichting is in </text:span><text:span text:style-name="T28">202</text:span><text:span text:style-name="T29">5 </text:span><text:span text:style-name="T27">ruim bedeeld door onze donateurs. Veel </text:span><text:span text:style-name="T30">donaties </text:span><text:span text:style-name="T27">waren specifiek bedoeld voor de </text:span><text:span text:style-name="T31">a</text:span><text:span text:style-name="T27">ankoop van </text:span><text:span text:style-name="T31">de</text:span><text:span text:style-name="T27"> pingo. </text:span><text:span text:style-name="T32">De donatie van St. DOP TREE </text:span><text:span text:style-name="T33">is</text:span><text:span text:style-name="T27"> eveneens worden ingezet voor de aankoop van de Pingo. </text:span><text:span text:style-name="T33">Het resterend bedrag wordt ingeset</text:span><text:span text:style-name="T27"> voor lopende projecten, </text:span><text:span text:style-name="T30">i.c. de </text:span><text:span text:style-name="T27">herintroductie Zwarte bij en realiseren van holle bomen. </text:span><text:span text:style-name="T31">St. DOP TREE heeft aangegeven dat 2025 het laatste jaar is waarin zij de SVB zal begunstigen.</text:span><text:span text:style-name="T32"> </text:span><text:span text:style-name="T27">Het bedrag van het Oranjefonds is bedoeld voor de Werkdag NLDoet van maart dit jaar</text:span><text:span text:style-name="T28">. </text:span><text:span text:style-name="T34">Op de Balans zijn de bosjes</text:span><text:span text:style-name="T35"> niet hergewaardeerd, </text:span><text:span text:style-name="T36">maar ter onderscheiding naar de verschillende jaren zijn de waarden wel met 100 en </text:span><text:span text:style-name="T37">2</text:span><text:span text:style-name="T36">00 Euro opgehoogd. </text:span><text:span text:style-name="T38">Over de leningen wordt vanaf 2024</text:span><text:span text:style-name="T39"> geen rente meer </text:span><text:span text:style-name="T38">b</text:span><text:span text:style-name="T39">erekend, de leningen </text:span><text:span text:style-name="T38">zijn in dat jaar </text:span><text:span text:style-name="T39">renteloos </text:span><text:span text:style-name="T38">geworden</text:span><text:span text:style-name="T39">.</text:span></text:p>
      <text:p text:style-name="P12"/>
      <text:p text:style-name="P14">Hoofdlijnen Beleidsplan en Verslag van de Activiteiten over 202<text:span text:style-name="T40">5</text:span></text:p>
      <text:p text:style-name="P15">De Stichting Vrijwillig Bosbeheet NN <text:span text:style-name="T41">heeft dit jaar de Kogelbergveen-pingo aangekocht. Deze pingo ligt aansluitend aan ons bosje Kogelbergveen. Het eigendom</text:span> <text:span text:style-name="T41">is hiermee bijna verdubbeld tot 5,5 hectare</text:span>. <text:span text:style-name="T42">De pingo is overgenomen van Staatsbosbeheer en heeft bijzondere natuurwaarden: ontwikkeld hoogveen. Op het eigen terrein lag al een stuk van de pingo-wal. Intussen is deze dus een ondeelbaar deel met de pingo geworden.</text:span></text:p>
      <text:p text:style-name="P16">De Esakkers bij Vries <text:span text:style-name="T41">is bijna 1</text:span> hectare groot. <text:span text:style-name="T42">Dankzij de rust in het terrein heeft een das hier een burcht kunnen uitgraven. We hopen op de vestiging van een dassenfamilie. De in 2015 aangekochte strook esgrond aan de zuidzijde van het bosje de Esakkers, heeft zich ontwikkeld tot een prachtige spontane bosrand met veel soorten. De kwarrige oude en deels ook dode eiken van het oude esbosje kunnen hier omvallen en onderdeel uitmaken van deze bosrand. Op de aanliggende es </text:span><text:span text:style-name="T43">zijn enkele jaren</text:span><text:span text:style-name="T42"> bloembollen geteeld, hetgeen zeer schadelijk is voor de insectenpopulaties van bosrand en bos. Het provinciale bosbeleid en het beleid rondom natuurgebieden is nog steeds niet aangepast. </text:span><text:span text:style-name="T43">Vanuit de bevolking wordt daartegen opgestaan. De SVB </text:span><text:span text:style-name="T44">is v</text:span><text:span text:style-name="T43">ertegenwoordigd bij vergaderingen en acties.</text:span></text:p>
      <text:p text:style-name="P17">Gezien de <text:span text:style-name="T41">natuur</text:span>doelstelling van de SVB blijft de totale jaarlijkse bijgroei aan biomassa in <text:span text:style-name="T42">de beide</text:span> bos<text:span text:style-name="T42">jes</text:span> <text:span text:style-name="T41">en nu dus ook in het hoogveen</text:span>. <text:span text:style-name="T42">Alle biomassa, de</text:span> stammen, het hout, de takken <text:span text:style-name="T42">en nu dus ook het veen, behoren bij de natuurlijke kringloop. Wanneer</text:span> bij sterfte of bij natuurtechnische maatregelen, <text:span text:style-name="T42">biomassa vrijkomt, wordt dit weer</text:span> in het systeem <text:span text:style-name="T42">opgenomen. De SVB ziet dus af van elke</text:span> oogst, daarmee zijn er ook geen inkomsten uit <text:span text:style-name="T42">(</text:span>hout-<text:span text:style-name="T42">)</text:span>verkoop.</text:p>
      <text:p text:style-name="P18">De vaste vrijwilligers van de Stichting beheren de bosjes. Hiervoor worden <text:span text:style-name="T43">jaarlijks </text:span>4 <text:span text:style-name="T43">of</text:span> 5 vrijwilligerswerkdagen georganiseerd. Daarbij <text:span text:style-name="T43">vragen wij ook</text:span> nieuwe vrijwilligers.</text:p>
      <text:p text:style-name="P19">De<text:span text:style-name="T43"> Stichting heeft </text:span><text:span text:style-name="T45">haar</text:span><text:span text:style-name="T43"> bosjes nu al weer enkele decennia in beheer, ze behoren</text:span> <text:span text:style-name="T43">dankzij het bijzondere natuurtechnisch beheer </text:span>intussen <text:span text:style-name="T43">tot </text:span>de leukste en gevarieerdste bosjes van Drenthe <text:span text:style-name="T45">en trekken daarbij veel aandacht</text:span>.</text:p>
      <text:p text:style-name="P19">De kosten <text:span text:style-name="T46">worden</text:span> gedragen door de bestuursleden, <text:span text:style-name="T45">zij</text:span><text:span text:style-name="T46"> ontvangen geen vergoedingen voor hun werkzaamheden. Er zijn enkele vaste donateurs waar het Bestuur een beroep op kan doen. In de meeste gevallen zijn de kosten laag en </text:span><text:span text:style-name="T45">kunnen</text:span><text:span text:style-name="T46"> deze door de bestuursleden </text:span><text:span text:style-name="T43">en de</text:span> vrijwilligers <text:span text:style-name="T43">zelf </text:span><text:span text:style-name="T45">worden </text:span><text:span text:style-name="T43">gedragen. Er worden geen</text:span> <text:span text:style-name="T46">on</text:span><text:span text:style-name="T45">kosten</text:span>vergoeding<text:span text:style-name="T43">en uitgekeerd</text:span>.</text:p>
      <text:p text:style-name="P18">De Stichting stelt het werkmateriaal en de apparatuur beschikbaar.</text:p>
      <text:p text:style-name="P18">Ontbrekend materiaal wordt, indien nodig, gratis beschikbaar gesteld door Ecoplan Natuurontwikkeling.</text:p>
      <text:p text:style-name="P20">Bij de Stichting zijn geen werknemers werkzaam.</text:p>
      <text:p text:style-name="P18"><text:soft-page-break/>De bosjes trekken veel belangstellenden. <text:span text:style-name="T43">Er zijn </text:span><text:span text:style-name="T45">dit jaar weer </text:span><text:span text:style-name="T43">diverse excursies georganiseerd. </text:span>De techniek<text:span text:style-name="T45">en</text:span> ''omtrekken en laten liggen van bomen'', <text:span text:style-name="T45">het simuleren van stormschade</text:span>, trekt het meeste de aandacht, <text:span text:style-name="T45">maar</text:span> blijkt nog steeds omstreden. Dat is spijtig, we hopen immers dat on<text:span text:style-name="T45">ze</text:span> voorbeeld<text:span text:style-name="T45">en</text:span> z<text:span text:style-name="T45">ullen</text:span> leiden tot een moderner bosbeheer bij de andere natuurbeheerorganisaties en <text:span text:style-name="T45">ook bij </text:span>gemeenten. <text:span text:style-name="T45">Onze terreinen worden niet ontsloten door paden, wel zijn er toegankelijke routes, de terreinen zijn opengesteld, maar we bewaken de rust. Bekenden, cursisten en natuurliefhebbers raden we aan</text:span> om regelmatig de resultaten en de ontwikkelingen te komen volgen. <text:span text:style-name="T45">Graag wil de Stichting weer een broedvogelmonitoring (laten) uitvoeren. We roepen enthousiastelingen op om dit in 2026 of 2027 te komen doen.</text:span></text:p>
      <text:p text:style-name="P18">De <text:span text:style-name="T45">S</text:span>tichting is vertegenwoordigd in diverse Natuur- en Milieuorganisaties. De Milieufederaties van Groningen, Friesland en Drenthe en het Instituut voor Natuurbeschermingseducatie. Deze vertegenwoordiging <text:span text:style-name="T46">doet</text:span> de voorzitter.</text:p>
      <text:p text:style-name="P21"/>
      <text:p text:style-name="P22"><text:span text:style-name="T47">De websitepagina van de </text:span><text:span text:style-name="T48">ANBI stichting </text:span><text:span text:style-name="T47">SVB-NN staat op de site van Ecoplan Natuurontwikkeling onder ''links''. Daar wordt ze moeilijk gevonden. Ecoplan is er nog steeds niet in geslaagd haar site <text:s/></text:span><text:a xlink:type="simple" xlink:href="http://www.Ecoplan.nl/" text:style-name="Internet_20_link" text:visited-style-name="Visited_20_Internet_20_Link"><text:span text:style-name="Internet_20_link"><text:span text:style-name="T47">www.Ecoplan.nl</text:span></text:span></text:a><text:span text:style-name="T47"> te vernieuwen, aan te vullen en te updaten. Door de SVB daar een eigen duidelijke plaats te geven, word</text:span><text:span text:style-name="T49">t</text:span><text:span text:style-name="T47"> voldaan aan de vereisten voor ANBI-statushouders. </text:span><text:span text:style-name="T48">Intussen heeft de Stichting opdracht gegeven aan een websiteontwikkelaar een eigen site te maken. Deze is in ontwikkeling.</text:span></text:p>
      <text:p text:style-name="P18">Ons beleid zal in de jaren 202<text:span text:style-name="T23">6</text:span> en volgende onverkort worden voortgezet.</text:p>
      <text:p text:style-name="P18"><text:span text:style-name="T23">Voorlichting en educatie zijn daarin belangrijke onderdelen. </text:span><text:span text:style-name="T44">De door de SVB ont</text:span>wikkelde natuurtechnische technieken, <text:span text:style-name="T23">daarbij </text:span>met name de ''gestuurde storm'', <text:span text:style-name="T44">hebben zich intussen goed bewezen. De promotie van </text:span><text:span text:style-name="T23">dit</text:span><text:span text:style-name="T44"> modernere beheer zal worden doorgezet. De technieken worden nog</text:span> <text:span text:style-name="T23">steeds </text:span>slechts spaarzaam <text:span text:style-name="T44">en zeer onvoldoende</text:span> nagevolgd en toegepast. <text:span text:style-name="T44">De twee belangrijkste</text:span> Natura2000 bossen, het Lieftingsbroek in Groningen en het Norgerholt in Drenthe <text:span text:style-name="T23">zijn</text:span><text:span text:style-name="T44"> </text:span>betr<text:span text:style-name="T44">o</text:span>kken in onze voorlichting en de excursies.</text:p>
      <text:p text:style-name="P18">Het bestuur is <text:span text:style-name="T44">nog </text:span>op zoek naar enkele <text:span text:style-name="T50">(</text:span><text:span text:style-name="T44">inhoudelijke</text:span><text:span text:style-name="T50">)</text:span><text:span text:style-name="T44"> </text:span>nieuwe bestuursleden. <text:span text:style-name="T44">Een tweetal </text:span><text:span text:style-name="T23">personen</text:span><text:span text:style-name="T44"> is aangezocht.</text:span></text:p>
      <text:p text:style-name="P18"/>
      <text:p text:style-name="P22"><text:span text:style-name="T51">H. E. van der Lans, P. P. van der Molen, M.M. Sper</text:span><text:span text:style-name="T52">mon, </text:span><text:span text:style-name="T53">Rhee, </text:span><text:span text:style-name="T54">24-06-2026</text:span><text:span text:style-name="T55">.</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pitch="variable"/>
    <style:font-face style:name="Calibri1" svg:font-family="Calibri" style:font-family-generic="roman" style:font-pitch="variable"/>
    <style:font-face style:name="Cambria" svg:font-family="Cambria" style:font-family-generic="roman" style:font-pitch="variable"/>
    <style:font-face style:name="Courier New" svg:font-family="'Courier New'" style:font-pitch="variable"/>
    <style:font-face style:name="Liberation Serif" svg:font-family="'Liberation Serif'" style:font-family-generic="roman" style:font-pitch="variable"/>
    <style:font-face style:name="Microsoft YaHei" svg:font-family="'Microsoft YaHei'" style:font-pitch="variable"/>
    <style:font-face style:name="NSimSun" svg:font-family="NSimSun" style:font-family-generic="system" style:font-pitch="variable"/>
    <style:font-face style:name="SimSun" svg:font-family="SimSun" style:font-pitch="variable"/>
    <style:font-face style:name="Tahoma" svg:font-family="Tahoma" style:font-pitch="variable"/>
    <style:font-face style:name="Tahoma1" svg:font-family="Tahoma" style:font-family-generic="roman"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nl" fo:country="NL"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list-style-name="" style:class="text">
      <style:paragraph-properties fo:margin-left="0cm" fo:margin-right="0cm" fo:margin-top="0cm" fo:margin-bottom="0.353cm" style:contextual-spacing="false" fo:line-height="115%" fo:orphans="2" fo:widows="2" fo:hyphenation-ladder-count="no-limit" fo:hyphenation-keep="auto" loext:hyphenation-keep-type="column" loext:hyphenation-keep-line="false" fo:text-indent="0cm" style:auto-text-indent="false" style:text-autospace="ideograph-alpha" style:punctuation-wrap="hanging" style:line-break="strict" style:writing-mode="lr-tb"/>
      <style:text-properties style:use-window-font-color="true" loext:opacity="0%" style:font-name="Calibri1" fo:font-family="Calibri" style:font-family-generic="roman" style:font-pitch="variable" fo:font-size="11pt" style:letter-kerning="true" style:font-name-asian="SimSun" style:font-family-asian="SimSun" style:font-pitch-asian="variable" style:font-size-asian="11pt" style:language-asian="en" style:country-asian="US" style:font-name-complex="Calibri" style:font-family-complex="Calibri"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pitch-asian="variable" style:font-size-asian="14pt" style:font-name-complex="Arial1" style:font-family-complex="Arial"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1" style:display-name="Heading 1" style:family="paragraph" style:parent-style-name="Standard" style:next-style-name="Text_20_body" style:default-outline-level="1" style:list-style-name="Outline" style:class="chapter">
      <style:paragraph-properties fo:margin-top="0.847cm" fo:margin-bottom="0cm" style:contextual-spacing="false" fo:keep-together="always" fo:keep-with-next="always"/>
      <style:text-properties fo:color="#365f91" loext:opacity="100%" style:font-name="Cambria" fo:font-family="Cambria" style:font-family-generic="roman" style:font-pitch="variable" fo:font-size="14pt" fo:font-weight="bold" style:font-size-asian="14pt" style:font-weight-asian="bold" style:font-name-complex="Arial2" style:font-family-complex="Arial" style:font-family-generic-complex="system" style:font-pitch-complex="variable" style:font-size-complex="14pt" style:font-weight-complex="bold"/>
    </style:style>
    <style:style style:name="List_20_Paragraph" style:display-name="List Paragraph" style:family="paragraph" style:parent-style-name="Standard" style:list-style-name="">
      <style:paragraph-properties fo:margin-left="1.27cm" fo:margin-right="0cm" fo:text-indent="0cm" style:auto-text-indent="false"/>
    </style:style>
    <style:style style:name="Balloon_20_Text" style:display-name="Balloon Text" style:family="paragraph" style:parent-style-name="Standard" style:list-style-name="">
      <style:paragraph-properties fo:margin-left="0cm" fo:margin-right="0cm" fo:margin-top="0cm" fo:margin-bottom="0cm" style:contextual-spacing="false" style:line-height-at-least="0.176cm" fo:text-indent="0cm" style:auto-text-indent="false"/>
      <style:text-properties style:font-name="Tahoma1" fo:font-family="Tahoma" style:font-family-generic="roman" style:font-pitch="variable" fo:font-size="8pt" style:font-size-asian="8pt" style:font-name-complex="Tahoma" style:font-family-complex="Tahoma" style:font-pitch-complex="variable" style:font-size-complex="8pt"/>
    </style:style>
    <style:style style:name="No_20_Spacing" style:display-name="No Spacing" style:family="paragraph" style:list-style-name="">
      <style:paragraph-properties fo:margin-left="0cm" fo:margin-right="0cm" fo:margin-top="0cm" fo:margin-bottom="0cm" style:contextual-spacing="false" style:line-height-at-least="0.176cm" fo:orphans="2" fo:widows="2" fo:hyphenation-ladder-count="no-limit" fo:hyphenation-keep="auto" loext:hyphenation-keep-type="column" loext:hyphenation-keep-line="false" fo:text-indent="0cm" style:auto-text-indent="false"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style:letter-kerning="true" style:font-name-asian="SimSun" style:font-family-asian="SimSun" style:font-pitch-asian="variable" style:font-size-asian="12pt" style:font-name-complex="Arial1" style:font-family-complex="Arial" style:font-family-generic-complex="swiss"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Default_20_Paragraph_20_Font" style:display-name="Default Paragraph Font" style:family="text"/>
    <style:style style:name="Kop_20_1_20_Char" style:display-name="Kop 1 Char" style:family="text" style:parent-style-name="Default_20_Paragraph_20_Font">
      <style:text-properties fo:color="#365f91" loext:opacity="100%" style:font-name="Cambria" fo:font-family="Cambria" style:font-family-generic="roman" style:font-pitch="variable" fo:font-size="14pt" fo:font-weight="bold" style:font-size-asian="14pt" style:font-weight-asian="bold" style:font-name-complex="Arial2" style:font-family-complex="Arial" style:font-family-generic-complex="system" style:font-pitch-complex="variable" style:font-size-complex="14pt" style:font-weight-complex="bold"/>
    </style:style>
    <style:style style:name="Ballontekst_20_Char" style:display-name="Ballontekst Char" style:family="text" style:parent-style-name="Default_20_Paragraph_20_Font">
      <style:text-properties style:font-name="Tahoma1" fo:font-family="Tahoma" style:font-family-generic="roman" style:font-pitch="variable" fo:font-size="8pt" style:font-size-asian="8pt" style:font-name-complex="Tahoma" style:font-family-complex="Tahoma" style:font-pitch-complex="variable" style:font-size-complex="8pt"/>
    </style:style>
    <style:style style:name="ListLabel_20_1" style:display-name="ListLabel 1" style:family="text">
      <style:text-properties style:font-name-complex="Courier New" style:font-family-complex="'Courier New'"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23"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Hans</meta:initial-creator>
    <meta:creation-date>2019-09-25T11:14:00</meta:creation-date>
    <dc:date>2026-07-20T13:54:30.957377100</dc:date>
    <meta:print-date>2026-07-20T13:50:52.962259400</meta:print-date>
    <meta:editing-cycles>26</meta:editing-cycles>
    <meta:editing-duration>PT6H43M</meta:editing-duration>
    <meta:generator>LibreOffice/26.2.4.2$Windows_X86_64 LibreOffice_project/0229ac93fcf0d7cbc6376066c6f35021cef002dc</meta:generator>
    <meta:document-statistic meta:table-count="0" meta:image-count="0" meta:object-count="0" meta:page-count="3" meta:paragraph-count="43" meta:word-count="992" meta:character-count="6888" meta:non-whitespace-character-count="5754"/>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